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P1" style:family="paragraph" style:parent-style-name="Text_20_body">
      <style:paragraph-properties fo:text-align="center" style:justify-single-word="false"/>
      <style:text-properties fo:font-size="14pt" officeooo:paragraph-rsid="0017e16c" style:font-size-asian="14pt"/>
    </style:style>
    <style:style style:name="P2" style:family="paragraph" style:parent-style-name="Text_20_body_20_indent">
      <style:paragraph-properties fo:text-align="center" style:justify-single-word="false"/>
      <style:text-properties style:text-underline-style="solid" style:text-underline-width="auto" style:text-underline-color="font-color" fo:font-weight="bold" officeooo:paragraph-rsid="0017e16c" style:font-weight-asian="bold"/>
    </style:style>
    <style:style style:name="P3" style:family="paragraph" style:parent-style-name="Основной_20_текст_20_с_20_отступом_20_2">
      <style:text-properties fo:font-size="14pt" officeooo:paragraph-rsid="0017e16c" style:font-size-asian="14pt"/>
    </style:style>
    <style:style style:name="P4" style:family="paragraph" style:parent-style-name="Основной_20_текст_20_с_20_отступом_20_2">
      <style:text-properties officeooo:paragraph-rsid="0017e16c"/>
    </style:style>
    <style:style style:name="T1" style:family="text">
      <style:text-properties style:font-weight-complex="bold"/>
    </style:style>
    <style:style style:name="T2" style:family="text">
      <style:text-properties style:text-underline-style="solid" style:text-underline-width="auto" style:text-underline-color="font-color" fo:font-weight="bold" style:font-weight-asian="bold"/>
    </style:style>
    <style:style style:name="T3" style:family="text">
      <style:text-properties fo:font-size="14pt" style:font-size-asian="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Как учить общению ребенка с зрительной патологией</text:p>
      <text:p text:style-name="P1">(Рекомендации родителям <text:s/>дошкольников и младших школьников)</text:p>
      <text:p text:style-name="P1"/>
      <text:p text:style-name="P3">Вниманию родителей предлагаются рекомендации, которые, казалось бы, общеизвестны. Тем не менее, на наш взгляд, они необходимы, так как представлены с некоторыми комментариями, объясняющими их особую значимость для <text:s text:c="2"/>правильного воспитания детей с нарушением зрения.</text:p>
      <text:p text:style-name="P3">В силу целого ряда обстоятельств (см. работы, посвященные особенностям развития и воспитания детей с нарушением зрения Л.И.Солнцевой и С.М.Хорош, статьи из серии «Библиотека для родителей детей с нарушением зрения», «Советы родителям, воспитывающим ребенка с нарушением зрения» и др.) многие дошкольники и младшие школьники с нарушенным зрением испытывают значительные трудности в общении с окружающими, особенно с незнакомыми людьми. Это затягивает период их адаптации к школьной жизни, а в дальнейшем осложняет вхождение в большой мир. Если такой ребенок не получает своевременно необходимую <text:s/>помощь взрослого, то постепенно у него формируется неадекватное, не соответствующее происходящему вокруг него, поведение.</text:p>
      <text:p text:style-name="P3">В связи с этим важнейшее значение придается общению родителей со своим ребенком, обогащению его знаниями о жизни окружающего мира и, прежде всего, своей семьи. Позволим себе напомнить, что, как правило, именно семья является для ребенка своеобразным трамплином, образцом и мерилом в его последующей жизни.</text:p>
      <text:p text:style-name="P3">Родителям необходимо как можно больше времени проводить вместе с ребенком, во всяком случае, время, свободное от работы и домашних дел, должно быть посвящено <text:s/>ребенку. Кстати, занимаясь какими-то домашними делами, в процессе выполнения общего дела, родители также имеют возможность не только научить ребенка конкретным действиям (предлагая ему делать то, что доступно), но <text:s/>и наладить с ним очень хороший эмоциональный контакт. </text:p>
      <text:p text:style-name="P4"><text:span text:style-name="T3">Следует отметить, что нередко это бывает довольно трудно осуществить </text:span><text:soft-page-break/><text:span text:style-name="T3">(например, <text:s/>из-за сложностей характеров ребенка и его родителей, «неприятия» частью родителей своего «не такого как у других» ребенка, непонимания родителями проблем плохо видящего (или незрячего) ребенка, из-за чрезмерного оберегания своего ребенка от окружающего мира или, напротив, предъявления ему завышенных требований и т.д., и т.п.). </text:span></text:p>
      <text:p text:style-name="P3">Многолетние наблюдения и общение с детьми, имеющими нарушение зрения и их родителями, позволили нам сформулировать некоторые конкретные рекомендации. Они помогут родителям и тем, кто проводит большую часть времени с ребенком, найти правильный «подход» к нему, научиться взаимодействовать с ним, быть необходимым ребенку не только в плане физического <text:s/>ухода за ним, но и для равноправного и интересного общения. </text:p>
      <text:p text:style-name="P3">Советуем <text:s/>родителям по возможности чаще ходить со своим ребенком на прогулки в лес, парк и не только с целью отдыха и оздоровления, но и развития его наблюдательности, познавательного интереса к явлениям, происходящим в природе. Вместе выучите стихотворение, прочитайте рассказ или сказку о данном времени года, о жизни животных, растений; загадайте ребенку загадки и учите находить отгадки в окружающей природе. Учите ребенка внимательно рассматривать все, что его окружает, улавливать <text:s/>звуки, запахи, узнавать деревья и кусты, их плоды, листья с помощью зрения и на ощупь, воспринимать все изменения, происходящие вокруг него.</text:p>
      <text:p text:style-name="P3">Все, что вы видите, наблюдаете, обсудите вместе с ребенком, выскажите свое восхищение красотой природы, ее разнообразием. Опишите свои восприятия (зрительные, слуховые, обонятельные и др.), предложите ребенку рассказать о том, что чувствует и как воспринимает он. Такие прогулки обогатят ребенка яркими впечатлениями, конкретными представлениями об окружающем мире, расширят его чувственный опыт. Кроме того, в совместных прогулках имеются большие возможности для создания между вами и <text:s/>вашим ребенком взаимопонимания, для накопления опыта положительных эмоциональных взаимоотношений.</text:p>
      <text:p text:style-name="P3"><text:soft-page-break/>Развивайте речь своего ребенка – учите его правильно называть окружающие предметы и действия с ними, четко проговаривать слова, грамотно строить фразы, говорить спокойно, не повышая без необходимости голоса. Обращайте внимание ребенка на интонации, выразительность речи, на то, как в речи можно передать свое настроение, отношение к тому, с кем общаешься, к поступкам этого человека. Объясните ребенку, что нужно уметь дополнять свою речь соответствующей мимикой и жестами, уместными в каждом конкретном случае. Продемонстрируйте это ребенку. </text:p>
      <text:p text:style-name="P3">Все это очень важно, так как правильная, красивая, хорошо развитая речь, а также умение вовремя улыбнуться, кивнуть головой, повернуться к тому, с кем общаешься лицом, внимательно смотреть и слушать – привлекут к нему окружающих, будут способствовать общительности ребенка, придадут ему уверенности в себе.</text:p>
      <text:p text:style-name="P3">Активно участвуйте в играх, досуге своего ребенка, проявляйте доброжелательную заинтересованность в том, что он делает, при необходимости - помогайте. Старайтесь получать новую информацию о том, что может быть интересно и полезно вашему ребенку, рассказывайте ему об этом. Это поможет вам завоевать доверие ребенка, вызвать у него желание поделиться, посоветоваться с вами, а значит, позволит вам быть в курсе всех увлечений и занятий своего ребенка. Вы лучше поймете поведение своего ребенка, сможете вовремя направлять, а если необходимо, исправлять его и успешно решать возникающие проблемы. Ваше активное участие в играх и различных занятиях ребенка необходимы также и потому, что ваш ребенок может нуждаться в подробном объяснении и показе того, что и как нужно делать.</text:p>
      <text:p text:style-name="P3"><text:s/>Организуйте жизнь своей семьи так, чтобы у вашего ребенка были строго определенные постоянные (в соответствии с его возрастными и индивидуальными возможностями) обязанности. Например, ребенок сам застилает постель, наводит порядок на своем столе, в шкафу с игрушками и книгами, в комнате, накрывает на стол, убирает и моет посуду после еды и т.д. <text:soft-page-break/>Обязательно похвалите ребенка, отметьте то, что он делает хорошо. Если у него что-то не получается, не делайте это объектом шуток, не порицайте ребенка, а покажите и объясните, как сделать правильно. То, что ему дается особенно трудно, делайте вместе, постепенно предоставляя ребенку все больше самостоятельности. Такая совместная деятельность очень полезна, так как ребенок начинает понимать, что может положиться на взрослого, довериться ему в любой ситуации. В то же время, у ребенка появляется уверенность в своих возможностях, исчезает страх перед трудностями.</text:p>
      <text:p text:style-name="P3">Поощряйте хорошие поступки ребенка, его старание. Лучше, если в качестве награды будут не сладости, а новая книга, игра, поход в гости, театр, интересная прогулка. У ребенка появится желание добиться еще больших успехов.</text:p>
      <text:p text:style-name="P3">Посещая вместе со своим ребенком театр, выставки, музеи, показывайте и объясняйте все, что ему непонятно, незнакомо, то, что он не может воспринять (из-за отсутствия зрения) или увидеть или хорошо рассмотреть(из-за низкого зрения). Задавайте ребенку вопросы, ответы на которые <text:s/>помогут ему выразить свои впечатления, а вам уточнить полученные им представления. Посмотрите вместе с ребенком его любимый фильм, почитайте книгу, которая ему нравится. Прокомментируйте их содержание, обратите внимание ребенка на положительные или <text:s/>отрицательные поступки героев, дайте их оценку. Предложите ребенку охарактеризовать кого-то из героев, вспомнить похожую ситуацию из своего жизненного опыта или из жизни своих <text:s/>друзей. Это очень важная сторона ваших взаимоотношений. <text:s/>Яркие впечатления от увиденного или прочитанного, их обсуждение, обмен мнениями – все это будет способствовать вашему сближению, появлению у вашего ребенка чувства еще большего доверия к вам, желания быть с вами рядом, общаться. Кроме того, ребенок с вашей помощью учится ориентироваться в <text:s/>различных жизненных ситуациях. Это, несомненно, также будет способствовать развитию его коммуникативных способностей.</text:p>
      <text:p text:style-name="P3">Обязательно приобщайте ребенка к своей жизни. На доступном его <text:soft-page-break/>пониманию уровне рассказывайте о своей работе, своих делах, об успехах или возникающих проблемах. Предоставляйте ребенку возможность высказать свое мнение, поделиться своими впечатлениями. Отнеситесь к ним с вниманием и уважением. Если что-то покажется вам неправильным, скажите об этом тактично. Постепенно ваш ребенок усвоит подобный стиль взаимоотношений и будет с таким же вниманием относиться к вашему мнению. Не обижайте ребенка резкой критикой в его адрес, осуждением его позиции. Это приведет к тому, что в следующий раз ваш ребенок не раскроется перед вами или будет неискренен, будет говорить то, чего вы от него ждете, а не то, что он на самом деле думает.</text:p>
      <text:p text:style-name="P3">Создавайте ситуации для общения ребенка со сверстниками, с другими взрослыми (приглашайте к себе друзей, родственников с детьми). Ненавязчиво помогайте своему ребенку в знакомстве и <text:s/>налаживании контакта с другими детьми, в организации их игры. </text:p>
      <text:p text:style-name="P3">Чтобы вашего ребенка с удовольствием принимали окружающие, необходимо научить его аккуратно, красиво есть (не расплескивая первое, не соря вокруг себя и т.п.). </text:p>
      <text:p text:style-name="P3">Учите своего ребенка вести себя дома, в гостях, в общественных местах в соответствии с этическими нормами: не быть назойливым при общении с окружающими, внимательно, не перебивая <text:s/>слушать других, спрашивать разрешения взять что-либо, не принадлежащее тебе, возвращать на место те предметы, которые брал, благодарить окружающих за помощь и т.д. </text:p>
      <text:p text:style-name="P3"><text:s/>Своими поступками, поведением демонстрируйте ребенку образец доброжелательного, заботливого отношения к своим близким людям, друзьям. Например, напомните, что скоро день рождения бабушки, обсудите, какой подарок ей бабушке, как лучше поздравить и т.п.</text:p>
      <text:p text:style-name="P3">Учите своего ребенка считаться с интересами и желаниями друзей, членов своей семьи (например, сделать так, как приятно твоему другу или гостю, а не только тебе).</text:p>
      <text:p text:style-name="P3">Не выступайте в роли человека, контролирующего все действия ребенка, <text:soft-page-break/>Станьте для своего ребенка понимающим и поддерживающим товарищем и тогда вы сможете влиять на его поведение, направляя и при необходимости корригируя его.</text:p>
      <text:p text:style-name="P3"><text:s/>Воспитанные у вашего ребенка определенные качества личности (о которых мы говорили выше) помогут ему в дальнейшем легче вступать в контакт с окружающими, располагать их к себе, приобретать друзей, быть уверенным в себе и самостоятельным, успешно адаптироваться <text:s/>к условиям современной жизни. <text:s/></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Segoe UI" style:font-size-asian="12pt" style:language-asian="none" style:country-asian="none" style:font-name-complex="Tahoma"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ru" fo:country="RU"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Основной_20_текст_20_с_20_отступом_20_2" style:display-name="Основной текст с отступом 2" style:family="paragraph" style:parent-style-name="Standard">
      <style:paragraph-properties fo:margin-left="0cm" fo:margin-right="0cm" fo:line-height="150%" fo:text-align="justify" style:justify-single-word="false" fo:text-indent="1.27cm" style:auto-text-indent="false"/>
      <style:text-properties fo:font-size="16pt" style:font-size-asian="16pt"/>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fo:font-size="14pt" style:font-size-asian="14pt"/>
    </style:style>
    <style:style style:name="Text_20_body" style:display-name="Text body" style:family="paragraph" style:parent-style-name="Standard" style:class="text">
      <style:paragraph-properties fo:margin-top="0cm" fo:margin-bottom="0.212cm" style:contextual-spacing="fals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4-02-27T16:46:08.379000000</dc:date>
    <meta:editing-duration>PT10M9S</meta:editing-duration>
    <meta:editing-cycles>1</meta:editing-cycles>
    <meta:document-statistic meta:table-count="0" meta:image-count="0" meta:object-count="0" meta:page-count="6" meta:paragraph-count="24" meta:word-count="1395" meta:character-count="10190" meta:non-whitespace-character-count="8785"/>
    <meta:generator>LibreOffice/7.3.2.2$Windows_X86_64 LibreOffice_project/49f2b1bff42cfccbd8f788c8dc32c1c309559be0</meta:generator>
  </office:meta>
</office:document-meta>
</file>